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terrasvergunning t.b.v. horecabedrijf Pastryclub, Ketelhuisplein 7 5617A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Gebruik openbare ruimte, Terrasvergunning is ingediend. </text:p>
            <text:p text:style-name="common-al"> Zaaknummer: EHV-ZP2026-007695 </text:p>
            <text:p text:style-name="common-al"> Omschrijving: terrasvergunning t.b.v. horecabedrijf Pastryclub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etelhuisplein 7 5617AE Eindhoven</text:p>
              </text:list-item>
            </text:list>
            <text:p text:style-name="common-al"> Datum ontvangst: 29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048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8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95</meta:user-defined>
    <meta:user-defined meta:name="DCTERMS.abstract">terrasvergunning t.b.v. horecabedrijf Pastryclub</meta:user-defined>
    <dc:language>nl</dc:language>
    <meta:user-defined meta:name="OVERHEIDop.locatietype/OVERHEIDop.gebiedsmarkering">Punt</meta:user-defined>
    <meta:user-defined meta:name="DC.title">Ingekomen aanvraag: terrasvergunning t.b.v. horecabedrijf Pastryclub, Ketelhuisplein 7 5617AE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88</meta:user-defined>
    <meta:user-defined meta:name="OVERHEIDop.GmbID/DC.identifier">gmb-2026-380488</meta:user-defined>
    <meta:user-defined meta:name="OVERHEIDop.versieInformatie"/>
  </office:meta>
</office:document-meta>
</file>