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Verkeersbesluit: Gedeeltelijk intrekken van verzamelverkeersbesluit laadlocaties Putten.</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Putten zijn op grond van artikel 18 lid 1 sub d van de Wegenverkeerswet 1994 bevoegd dit verkeersbesluit te nemen. </text:p>
            <text:p text:style-name="al"/>
            <text:p text:style-name="al">De ambtenaar belast met verkeerszaken is mede namens burgemeester en wethouders van Putten bevoegd tot het nemen van verkeersbesluiten op grond van het ondermandaatbesluit afdelingsmanager Ruimte 2025.</text:p>
          </text:section>
        </text:section>
        <text:section text:name="regeling-tekst_id1-3-2-2" text:style-name="regeling-tekst">
          <text:section text:name="tekst_id1-3-2-2-1" text:style-name="tekst">
            <text:p text:style-name="common-al"/>
            <text:p text:style-name="tussenkopcur">OVERWEGINGEN TEN AANZIEN VAN HET BESLUIT</text:p>
            <text:p text:style-name="common-al">
            <text:span text:style-name="nadrukvet">Vereiste van besluit</text:span>
          </text:p>
            <text:p text:style-name="common-al">Op grond van artikel 15, eerste lid, van de Wegenverkeerswet 1994 moet een verkeersbesluit worden genomen voor de plaatsing of verwijdering van de in artikel 12 van het Besluit administratieve bepalingen over het wegverkeer genoemde verkeerstekens, en ook voor onderborden voor zover daardoor een gebod of verbod ontstaat of wordt gewijzigd.</text:p>
            <text:p text:style-name="common-al">
            <text:span text:style-name="nadrukvet">Motivering</text:span>
          </text:p>
            <text:p text:style-name="common-al">Het college heeft op 26 februari 2025 een verkeersbesluit genomen voor het aanwijzen van parkeerplaatsen uitsluitend bestemd voor het opladen van elektrische voertuigen op diverse locaties binnen de gemeente Putten. Onderdeel van dit verzamelbesluit was de locatie aan de Mennestraat ter hoogte van Aaltsengoed 2.</text:p>
            <text:p text:style-name="common-al">Naar aanleiding van de behandeling op 3 juli 2026 van het tegen dit verkeersbesluit ingestelde beroep heeft het college besloten het onderdeel van het verkeersbesluit dat betrekking heeft op de locatie aan de Mennestraat ter hoogte van Aaltsengoed 2 in te trekken. Met dit besluit wordt deze intrekking formeel vastgelegd.</text:p>
            <text:p text:style-name="common-al">Met dit besluit wordt afgezien van het plaatsen van verkeersbord E8c van bijlage 1 van het Reglement verkeersregels en verkeerstekens 1990, al dan niet voorzien van een onderbord waaruit blijkt dat de parkeerplaats uitsluitend bestemd is voor elektrische voertuigen die worden opgeladen.</text:p>
            <text:p text:style-name="common-al">De op deze locatie aanwezige laadvoorziening blijft gehandhaafd en beschikbaar voor gebruikers van elektrische voertuigen. Het vervallen van de verkeerskundige aanwijzing heeft uitsluitend tot gevolg dat de parkeerplaats niet langer juridisch is gereserveerd voor het opladen van elektrische voertuigen. De parkeerplaats maakt daarmee weer deel uit van de algemeen beschikbare parkeerplaatsen in de openbare ruimte en kan door alle voertuigen worden gebruikt.</text:p>
            <text:p text:style-name="common-al">Met het vervallen van de reservering voor elektrische voertuigen wordt op deze locatie geen verkeersmaatregel meer getroffen waarvoor een verkeersbesluit als bedoeld in artikel 15 van de Wegenverkeerswet 1994 noodzakelijk is. Het college acht dit, gelet op de lokale omstandigheden en de beschikbare parkeercapaciteit in de omgeving, een evenwichtige oplossing waarbij zowel de aanwezige laadvoorziening behouden blijft als de parkeerplaats voor een bredere groep weggebruikers beschikbaar komt.</text:p>
            <text:p text:style-name="common-al">Het college is van oordeel dat met dit besluit de belangen van een goede bruikbaarheid van de weg en een doelmatig gebruik daarvan als bedoeld in artikel 2 van de Wegenverkeerswet 1994 voldoende worden gewaarborgd.</text:p>
            <text:p text:style-name="common-al">
            <text:span text:style-name="nadrukvet">Gehoord</text:span>
          </text:p>
            <text:p text:style-name="common-al">Overeenkomstig artikel 23 van het Besluit administratieve bepalingen over het wegverkeer is het openbaar lichaam dat het beheer heeft over de weg gehoord.</text:p>
            <text:p text:style-name="common-al">Overeenkomstig artikel 24 van het Besluit administratieve bepalingen over het wegverkeer is overleg gepleegd met de gemandateerd verkeersadviseur van de politie-eenheid Oost-Nederland.</text:p>
            <text:p text:style-name="common-al">
            <text:span text:style-name="nadrukvet">Belangenafweging (ABW-procedure)</text:span>
          </text:p>
            <text:p text:style-name="common-al">De bekendmaking van de ter inzagelegging van het ontwerp verkeersbesluit met de daarop betrekking hebbende stukken en de mogelijkheid zienswijzen kenbaar te maken, werd op 5-8-2026 gepubliceerd in de Puttenaer.</text:p>
            <text:p text:style-name="tussenkopcur">BESLUIT(EN)</text:p>
            <text:p text:style-name="last-al">Op grond van vorenstaande overwegingen besluiten burgemeester en wethouders:</text:p>
            <text:list text:style-name="id1-3-2-2-1-19">
              <text:list-item text:style-override="id1-3-2-2-1-19-1">
                <text:number>•</text:number>
                <text:p text:style-name="al">Het verkeersbesluit van 26 februari 2025, voor zover betrekking hebbend op de locatie Mennestraat ter hoogte van Aaltsengoed 2 te Putten, gedeeltelijk in te trekken.</text:p>
              </text:list-item>
              <text:list-item text:style-override="id1-3-2-2-1-19-2">
                <text:number>•</text:number>
                <text:p text:style-name="al">De aanwijzing van de parkeerplaats als parkeerplaats uitsluitend bestemd voor het opladen van elektrische voertuigen op deze locatie te laten vervallen.</text:p>
              </text:list-item>
              <text:list-item text:style-override="id1-3-2-2-1-19-3">
                <text:number>•</text:number>
                <text:p text:style-name="al">Het verkeersbord E8c RVV 1990 met onderbord betreffende het opladen van elektrische voertuigen op deze locatie niet te plaatsen dan wel te verwijderen.</text:p>
              </text:list-item>
              <text:list-item text:style-override="id1-3-2-2-1-19-4">
                <text:number>•</text:number>
                <text:p text:style-name="al">Voor het overige blijft het verkeersbesluit van 26 februari 2025 ongewijzigd van kracht.</text:p>
              </text:list-item>
            </text:list>
            <text:p text:style-name="tekst_bottom"/>
          </text:section>
        </text:section>
        <text:section text:name="regeling-sluiting_id1-3-2-3" text:style-name="regeling-sluiting">
          <text:section text:name="ondertekening_id1-3-2-3-1">
            <text:p><text:span text:style-name="functie">Putten, 5 augustus 2026</text:span></text:p>
            <text:p><text:span text:style-name="functie"/></text:p>
            <text:p><text:span text:style-name="functie">Namens burgemeester en wethouders van Putten,</text:span></text:p>
            <text:p><text:span text:style-name="functie"/></text:p>
            <text:p><text:span text:style-name="functie">K. Schreurs</text:span></text:p>
            <text:p><text:span text:style-name="functie">Beleidsmedewerker Verkeer</text:span></text:p>
          </text:section>
        </text:section>
        <text:section text:name="bezwaarschrift_id1-3-2-4" text:style-name="bezwaarschrift">
          <text:p text:style-name="bezwaarschrift_top"/>
          <text:p text:style-name="bezwaarschrift_al">Bezwaar</text:p>
          <text:p text:style-name="bezwaarschrift_al">
          <text:span text:style-name="nadrukvet">Op grond van de Algemene wet bestuursrecht kunnen belanghebbenden binnen zes weken na datum van verzending van dit besluit een bezwaarschrift indienen bij het college van burgemeester en wethouders.</text:span>
        </text:p>
          <text:p text:style-name="bezwaarschrift_al"/>
          <text:p text:style-name="bezwaarschrift_al">
          <text:span text:style-name="nadrukvet">Het bezwaarschrift dient te zijn ondertekend en het volgende te bevatten:</text:span>
        </text:p>
          <text:list text:style-name="id1-3-2-4-5">
            <text:list-item text:style-override="id1-3-2-4-5-1">
              <text:number>a.</text:number>
              <text:p text:style-name="al">
              <text:span text:style-name="nadrukvet">Naam en adres van de indiener;</text:span>
            </text:p>
            </text:list-item>
            <text:list-item text:style-override="id1-3-2-4-5-2">
              <text:number>b.</text:number>
              <text:p text:style-name="al">
              <text:span text:style-name="nadrukvet">De dagtekening;</text:span>
            </text:p>
            </text:list-item>
            <text:list-item text:style-override="id1-3-2-4-5-3">
              <text:number>c.</text:number>
              <text:p text:style-name="al">
              <text:span text:style-name="nadrukvet">Een omschrijving van het besluit waartegen het bezwaar is gericht;</text:span>
            </text:p>
            </text:list-item>
            <text:list-item text:style-override="id1-3-2-4-5-4">
              <text:number>d.</text:number>
              <text:p text:style-name="al">
              <text:span text:style-name="nadrukvet">De gronden van het bezwaar;</text:span>
            </text:p>
            </text:list-item>
            <text:list-item text:style-override="id1-3-2-4-5-5">
              <text:number>e.</text:number>
              <text:p text:style-name="al">
              <text:span text:style-name="nadrukvet">Als bijlage een afschrift van het bestreden besluit.</text:span>
            </text:p>
            </text:list-item>
          </text:list>
          <text:p text:style-name="bezwaarschrift_al"/>
          <text:p text:style-name="bezwaarschrift_al">
          <text:span text:style-name="nadrukvet">Op grond van het bepaalde in artikel 8:81 van de Algemene wet bestuursrecht kan aan de Voorzieningenrechter van de Rechtbank Gelderland worden verzocht een voorlopige voorziening te treffen, als onverwijlde spoed dat vereist.</text:span>
        </text:p>
          <text:p text:style-name="bezwaarschrift_al"/>
          <text:p text:style-name="bezwaarschrift_al">
          <text:span text:style-name="nadrukvet">Het vragen van een voorlopige voorziening is mogelijk als binnen de genoemde termijn ook een beroepschrift wordt ingediend. Het verzoek om een voorlopige voorziening kan worden gericht aan: de Voorzieningenrechter van de Rechtbank Gelderland, Postbus 9030, 6800 EM te Arnhem. Voor het behandelen van een beroep en/of verzoek om voorlopige voorziening wordt een griffierecht geheven.</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04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tten</meta:user-defined>
    <meta:user-defined meta:name="OVERHEID.Gemeente/OVERHEID.authority">Putten</meta:user-defined>
    <meta:user-defined meta:name="OVERHEID.Informatietype/DC.type">officiële publicatie</meta:user-defined>
    <meta:user-defined meta:name="OVERHEIDop.Rubriek/DC.type">verkeersbesluit of -mededeling</meta:user-defined>
    <meta:user-defined meta:name="OVERHEID.Gemeente/DCTERMS.publisher">Put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utten - Gedeeltelijk intrekken van verzamelverkeersbesluit laadlocaties - Put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265479 </meta:user-defined>
    <meta:user-defined meta:name="DCTERMS.abstract">Verkeersbesluit gedeeltelijk intrekken van verzamelverkeersbesluit laadlocaties Putten.  Het verkeersbord E8c niet te plaatsen dan wel te verwijderen.</meta:user-defined>
    <meta:user-defined meta:name="OVERHEIDop.verkeersbordcode">E8c</meta:user-defined>
    <dc:language>nl</dc:language>
    <meta:user-defined meta:name="OVERHEIDop.locatietype/OVERHEIDop.gebiedsmarkering">Punt</meta:user-defined>
    <meta:user-defined meta:name="DC.title">Verkeersbesluit: Gedeeltelijk intrekken van verzamelverkeersbesluit laadlocaties Putten.</meta:user-defined>
    <meta:user-defined meta:name="DCTERMS.W3CDTF/DCTERMS.available">2026-08-10</meta:user-defined>
    <meta:user-defined meta:name="DCTERMS.W3CDTF/OVERHEIDop.jaargang">2026</meta:user-defined>
    <meta:user-defined meta:name="OVERHEIDop.publicationIssue">380479</meta:user-defined>
    <meta:user-defined meta:name="OVERHEIDop.GmbID/DC.identifier">gmb-2026-380479</meta:user-defined>
    <meta:user-defined meta:name="OVERHEIDop.versieInformatie"/>
  </office:meta>
</office:document-meta>
</file>