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Zeeburgerdijk 265 1095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, van de hoofddraagconstructie, op de verleende vergunning met kenmerk Z2024-030746</text:p>
            <text:p text:style-name="common-al">Besluit: verleend</text:p>
            <text:p text:style-name="common-al">Besluit verzonden op: 06-08-2026</text:p>
            <text:p text:style-name="common-al">Zaakadres: Zeeburgerdijk 265 1095AC Amsterdam</text:p>
            <text:p text:style-name="common-al">Zaaknummer: Z2026-026297</text:p>
            <text:p text:style-name="common-al">DSO-nummer: 202606150146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629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297</meta:user-defined>
    <meta:user-defined meta:name="DCTERMS.abstract">wijziging, van de hoofddraagconstructie, op de verleende vergunning met kenmerk Z2024-03074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Zeeburgerdijk 265 1095AC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75</meta:user-defined>
    <meta:user-defined meta:name="OVERHEIDop.GmbID/DC.identifier">gmb-2026-380475</meta:user-defined>
    <meta:user-defined meta:name="OVERHEIDop.versieInformatie"/>
  </office:meta>
</office:document-meta>
</file>