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ntwikkelen van een bedrijfsverzamelgebouw op de locatie Onbekend 0 Default Locatieadres Onbekend te Onbekend zaaknummer 900369319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ntwikkelen van een bedrijfsverzamelgebouw op de locatie Aventurijn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4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ontwikkelen van een bedrijfsverzamelgebouw op de locatie Onbekend 0 Default Locatieadres Onbekend te Onbekend zaaknummer 9003693193</meta:user-defined>
    <meta:user-defined meta:name="DCTERMS.W3CDTF/DCTERMS.available">2026-08-10</meta:user-defined>
    <meta:user-defined meta:name="DCTERMS.W3CDTF/OVERHEIDop.jaargang">2026</meta:user-defined>
    <meta:user-defined meta:name="OVERHEIDop.publicationIssue">380473</meta:user-defined>
    <meta:user-defined meta:name="OVERHEIDop.GmbID/DC.identifier">gmb-2026-380473</meta:user-defined>
    <meta:user-defined meta:name="OVERHEIDop.versieInformatie"/>
  </office:meta>
</office:document-meta>
</file>