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Gijsbrecht van Aemstelstraat 3-1 1091T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aan de achterzijde van de woning</text:p>
            <text:p text:style-name="common-al">Besluit: verleend</text:p>
            <text:p text:style-name="common-al">Besluit verzonden op: 05-08-2026</text:p>
            <text:p text:style-name="common-al">Zaakadres: Gijsbrecht van Aemstelstraat 3-1 1091TA Amsterdam</text:p>
            <text:p text:style-name="common-al">Zaaknummer: Z2026-020923</text:p>
            <text:p text:style-name="common-al">DSO-nummer: 202605120043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0923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46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6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6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923</meta:user-defined>
    <meta:user-defined meta:name="DCTERMS.abstract">realiseren van een dakterras aan de achterzijde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Gijsbrecht van Aemstelstraat 3-1 1091TA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66</meta:user-defined>
    <meta:user-defined meta:name="OVERHEIDop.GmbID/DC.identifier">gmb-2026-380466</meta:user-defined>
    <meta:user-defined meta:name="OVERHEIDop.versieInformatie"/>
  </office:meta>
</office:document-meta>
</file>