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omgevingsvergunning: verbreden van huidige in-uitrit voor onderhoudswerkzaamheden aan de gasleiding, Urkhovenseweg (ongenummerd )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in onderstaand dossier een besluit is genomen. </text:p>
            <text:p text:style-name="common-al"> Zaaknummer: EHV-ZP2025-001665 </text:p>
            <text:p text:style-name="common-al"> Omschrijving: verbreden van huidige in-uitrit voor onderhoudswerkzaamheden aan de gasleid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Urkhovenseweg (ongenummerd ) Eindhoven</text:p>
              </text:list-item>
            </text:list>
            <text:p text:style-name="common-al"> Soort aanvraag: Aanlegactiviteit (uitweg) </text:p>
            <text:p text:style-name="common-al"> Besluit: Ingetrokken vergunning </text:p>
            <text:p text:style-name="common-al"> Besluitdatum: 06-08-2026 </text:p>
            <text:p text:style-name="common-al"> De beslissing ligt vanaf vandaag tot het einde van de bezwaar(beroep)termijn ter inzage op het Inwonersplein (Stadhuis), Stadhuisplein 1, Eindhoven. </text:p>
            <text:p text:style-name="common-al"> Heeft u direct belang bij deze beslissing? Dan kunt u binnen zes weken, nadat het besluit is verzonden, schriftelijk bezwaar maken. </text:p>
            <text:p text:style-name="last-al"> 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046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EHV-ZP2025-001665</meta:user-defined>
    <meta:user-defined meta:name="DCTERMS.abstract">verbreden van huidige in-uitrit voor onderhoudswerkzaamheden aan de gasleid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omgevingsvergunning: verbreden van huidige in-uitrit voor onderhoudswerkzaamheden aan de gasleiding, Urkhovenseweg (ongenummerd )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61</meta:user-defined>
    <meta:user-defined meta:name="OVERHEIDop.GmbID/DC.identifier">gmb-2026-380461</meta:user-defined>
    <meta:user-defined meta:name="OVERHEIDop.versieInformatie"/>
  </office:meta>
</office:document-meta>
</file>