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voor het bouwen van een erker aan voorzijde van de woning op locatie Rading 10-14, 1231KA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6 augustus 2026 een aanvraag omgevingsvergunning verleend voor het bouwen van een erker aan voorzijde van de woning op locatie Rading 10-14, 1231KA Loosdrecht met zaaknummer Z2026-00000457. Het besluit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457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8045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57</meta:user-defined>
    <meta:user-defined meta:name="DCTERMS.abstract">Betreft: Beschikking op aanvraag op locatie Rading 10-14, 1231KA Loosdrecht. Startdatum:3 mei 2026 datum besluit: 6 augustus 2026</meta:user-defined>
    <dc:language>nl</dc:language>
    <meta:user-defined meta:name="OVERHEIDop.locatietype/OVERHEIDop.gebiedsmarkering">Vlak</meta:user-defined>
    <meta:user-defined meta:name="DC.title">Kennisgeving besluit op aanvraag omgevingsvergunning, voor het bouwen van een erker aan voorzijde van de woning op locatie Rading 10-14, 1231KA Loosdrech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54</meta:user-defined>
    <meta:user-defined meta:name="OVERHEIDop.GmbID/DC.identifier">gmb-2026-380454</meta:user-defined>
    <meta:user-defined meta:name="OVERHEIDop.versieInformatie"/>
  </office:meta>
</office:document-meta>
</file>