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zettingsvergunning vergunning ingetrokken Kadoelenweg 258 1035N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Intrekkingsbesluit van de verleende omzettingsvergunning d.d. 15 december 2023</text:p>
            <text:p text:style-name="common-al">Besluit: vergunning ingetrokken</text:p>
            <text:p text:style-name="common-al">Besluit verzonden op: 06-08-2026</text:p>
            <text:p text:style-name="common-al">Zaakadres: Kadoelenweg 258 1035NP Amsterdam</text:p>
            <text:p text:style-name="common-al">Zaaknummer: Z/23/223289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wabovergunningensdn@amsterdam.nl?Subject=Dossiernummer Z/23/2232894" xlink:type="simple">wabovergunningensdn@amsterdam.nl</text:a> en vermeld daarin het zaakadres en zaak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6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last-al">U vindt meer informatie op: <text:a xlink:href="https://www.amsterdam.nl/veelgevraagd" xlink:type="simple">https://www.amsterdam.nl/veelgevraagd</text:a> onder het tabblad contac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45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5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5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32894</meta:user-defined>
    <meta:user-defined meta:name="DCTERMS.abstract">Intrekkingsbesluit van de verleende omzettingsvergunning d.d. 15 december 2023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mzettingsvergunning vergunning ingetrokken Kadoelenweg 258 1035NP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453</meta:user-defined>
    <meta:user-defined meta:name="OVERHEIDop.GmbID/DC.identifier">gmb-2026-380453</meta:user-defined>
    <meta:user-defined meta:name="OVERHEIDop.versieInformatie"/>
  </office:meta>
</office:document-meta>
</file>