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 plaatsen van een rolsteiger van 7 tot en met 11 september 2026 van 8:00 tot 17:00 uur, Kerkstraat 3, 2271 CP Voorburg - kenmerk 000024451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tijdelijk plaatsen van een rolsteiger van 7 tot en met 11 september 2026 van 8:00 tot 17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6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04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5161</meta:user-defined>
    <dc:language>nl</dc:language>
    <meta:user-defined meta:name="OVERHEIDop.locatietype/OVERHEIDop.gebiedsmarkering">Punt</meta:user-defined>
    <meta:user-defined meta:name="DC.title">Aanvraag vergunning voor het tijdelijk plaatsen van een rolsteiger van 7 tot en met 11 september 2026 van 8:00 tot 17:00 uur, Kerkstraat 3, 2271 CP Voorburg - kenmerk 0000244516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51</meta:user-defined>
    <meta:user-defined meta:name="OVERHEIDop.GmbID/DC.identifier">gmb-2026-380451</meta:user-defined>
    <meta:user-defined meta:name="OVERHEIDop.versieInformatie"/>
  </office:meta>
</office:document-meta>
</file>