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jperstraat 40 3034B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96</text:span>/<text:span text:style-name="nadrukvet">2026062901619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de nieuwbouw van 36 appartementen op de locatie Pijperstraat 40 3034B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4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96</meta:user-defined>
    <meta:user-defined meta:name="DCTERMS.abstract">Pijperstraa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jperstraat 40 3034BJ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48</meta:user-defined>
    <meta:user-defined meta:name="OVERHEIDop.GmbID/DC.identifier">gmb-2026-380448</meta:user-defined>
    <meta:user-defined meta:name="OVERHEIDop.versieInformatie"/>
  </office:meta>
</office:document-meta>
</file>