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Zuid-Linschoterzandweg 30, 3425 EM Snelrewaard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1786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Zuid-Linschoterzandweg 30, 3425 EM Snelrewaard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Zuid Linschoterzandweg 30 - camperplaatsen OPA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4-02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06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water</text:p>
            </table:table-cell>
            <table:table-cell office:value-type="string" table:style-name="header.C">
              <text:p text:style-name="headerright"><text:span text:style-name="nr">Nr. 38044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4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4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udewa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udewater</meta:user-defined>
    <meta:user-defined meta:name="OVERHEID.Gemeente/OVERHEID.authority">Oudewa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L-26-011786</meta:user-defined>
    <meta:user-defined meta:name="DCTERMS.abstract">Zuid Linschoterzandweg 30 - camperplaatsen OPA</meta:user-defined>
    <dc:language>nl</dc:language>
    <meta:user-defined meta:name="OVERHEIDop.locatietype/OVERHEIDop.gebiedsmarkering">Punt</meta:user-defined>
    <meta:user-defined meta:name="DC.title">Besluit (Zuid-Linschoterzandweg 30, 3425 EM Snelrewaard)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447</meta:user-defined>
    <meta:user-defined meta:name="OVERHEIDop.GmbID/DC.identifier">gmb-2026-380447</meta:user-defined>
    <meta:user-defined meta:name="OVERHEIDop.versieInformatie"/>
  </office:meta>
</office:document-meta>
</file>