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Klinkhamer 12 te Medemblik (Vestiging bedrijf per 1 april 20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6 mei 2026 namens Gemeente Medemblik een volledige melding ontvangen van een ontwikkeling aan Klinkhamer 12 te Medemblik. Het gaat over vestiging bedrijf per 1 april 2018. De melding heeft het kenmerk OMG-085790/Z26-0824807.</text:p>
            <text:p text:style-name="common-al">Het betreft een melding zoals bedoeld in de hoofdstukken 2 tot en met 5 van het Besluit activiteiten leefomgeving (Bal).  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opslag- en transportbedrijf, groothandel en containerterminal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5790/Z26-0824807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04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dembli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5790/Z26-0824807</meta:user-defined>
    <dc:language>nl</dc:language>
    <meta:user-defined meta:name="OVERHEIDop.locatietype/OVERHEIDop.gebiedsmarkering">Adres</meta:user-defined>
    <meta:user-defined meta:name="DC.title">Melding ontvangen voor Klinkhamer 12 te Medemblik (Vestiging bedrijf per 1 april 2018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44</meta:user-defined>
    <meta:user-defined meta:name="OVERHEIDop.GmbID/DC.identifier">gmb-2026-380444</meta:user-defined>
    <meta:user-defined meta:name="OVERHEIDop.versieInformatie"/>
  </office:meta>
</office:document-meta>
</file>