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Henric van Veldekehof 7 1064JG Amsterdam, Henric van Veldekehof 15 1064JG Amsterdam, Melis Stokehof 25-H 1064JD Amsterdam, Melis Stokehof 37-H 1064JE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llen van 22 houtopstanden (waarvan 1 boom in de openbare ruimte) op de locaties t.h.v. Melis Stokehof 25-37, Henric van Veldekehof 7 (Deysselbuurt)</text:p>
            <text:p text:style-name="common-al">Besluit: verleend</text:p>
            <text:p text:style-name="common-al">Besluit verzonden op: 06-08-2026</text:p>
            <text:p text:style-name="common-al">Zaakadres: Henric van Veldekehof 7 1064JG Amsterdam, Henric van Veldekehof 15 1064JG Amsterdam, Melis Stokehof 25-H 1064JD Amsterdam, Melis Stokehof 37-H 1064JE Amsterdam</text:p>
            <text:p text:style-name="common-al">Zaaknummer: Z2026-019859</text:p>
            <text:p text:style-name="common-al">DSO-nummer: 202605060036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sdnw@amsterdam.nl?Subject=Dossiernummer Z2026-019859" xlink:type="simple">vthsdn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4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9859</meta:user-defined>
    <meta:user-defined meta:name="DCTERMS.abstract">vellen van 22 houtopstanden (waarvan 1 boom in de openbare ruimte) op de locaties t.h.v. Melis Stokehof 25-37, Henric van Veldekehof 7 (Deysselbuur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Henric van Veldekehof 7 1064JG Amsterdam, Henric van Veldekehof 15 1064JG Amsterdam, Melis Stokehof 25-H 1064JD Amsterdam, Melis Stokehof 37-H 1064JE Amsterdam</meta:user-defined>
    <meta:user-defined meta:name="OVERHEIDop.datumEindeReactietermijn">2026-09-20</meta:user-defined>
    <meta:user-defined meta:name="OVERHEIDop.terinzageleggingBG">https://mijnpublicaties.nl/Publicatie/1bab5c56-0aae-4021-4a34-08dee7b74b38</meta:user-defined>
    <meta:user-defined meta:name="DCTERMS.W3CDTF/DCTERMS.available">2026-08-10</meta:user-defined>
    <meta:user-defined meta:name="DCTERMS.W3CDTF/OVERHEIDop.jaargang">2026</meta:user-defined>
    <meta:user-defined meta:name="OVERHEIDop.publicationIssue">380438</meta:user-defined>
    <meta:user-defined meta:name="OVERHEIDop.GmbID/DC.identifier">gmb-2026-380438</meta:user-defined>
    <meta:user-defined meta:name="OVERHEIDop.versieInformatie"/>
  </office:meta>
</office:document-meta>
</file>