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Jaagpad 17 1059BN Amsterdam, Park Schinkeleilanden</text:p>
      <text:section text:name="zakelijke-mededeling_id1-3-2" text:style-name="zakelijke-mededeling">
        <text:section text:name="zakelijke-mededeling-tekst_id1-3-2-1" text:style-name="zakelijke-mededeling-tekst">
          <text:section text:name="tekst_id1-3-2-1-1" text:style-name="tekst">
            <text:p text:style-name="common-al">Omschrijving: het kappen van 28 bomen in Park Schinkeleilanden ten behoeve van groot onderhoud</text:p>
            <text:p text:style-name="common-al">Besluit: verleend</text:p>
            <text:p text:style-name="common-al">Besluit verzonden op: 06-08-2026</text:p>
            <text:p text:style-name="common-al">Zaakadres: Jaagpad 17 1059BN Amsterdam, Park Schinkeleilanden</text:p>
            <text:p text:style-name="common-al">Zaaknummer: Z2026-024311</text:p>
            <text:p text:style-name="common-al">DSO-nummer: 2026060302061</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administratie.sdz@amsterdam.nl?Subject=Dossiernummer Z2026-024311" xlink:type="simple">vth.administratie.sdz@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06-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043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3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3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4311</meta:user-defined>
    <meta:user-defined meta:name="DCTERMS.abstract">(KAP) het kappen van 28 bomen in Park Schinkeleilanden ten behoeve van groot onderhoud</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sluit omgevingsvergunning reguliere procedure vellen van een houtopstand (kap) verleend Jaagpad 17 1059BN Amsterdam, Park Schinkeleilanden</meta:user-defined>
    <meta:user-defined meta:name="OVERHEIDop.datumEindeReactietermijn">2026-09-20</meta:user-defined>
    <meta:user-defined meta:name="OVERHEIDop.terinzageleggingBG">https://mijnpublicaties.nl/Publicatie/e5f4d2cb-4224-499c-4a33-08dee7b74b38</meta:user-defined>
    <meta:user-defined meta:name="DCTERMS.W3CDTF/DCTERMS.available">2026-08-10</meta:user-defined>
    <meta:user-defined meta:name="DCTERMS.W3CDTF/OVERHEIDop.jaargang">2026</meta:user-defined>
    <meta:user-defined meta:name="OVERHEIDop.publicationIssue">380432</meta:user-defined>
    <meta:user-defined meta:name="OVERHEIDop.GmbID/DC.identifier">gmb-2026-380432</meta:user-defined>
    <meta:user-defined meta:name="OVERHEIDop.versieInformatie"/>
  </office:meta>
</office:document-meta>
</file>