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Hudsonstraat 64-3 1057S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de zolder naar 1 zelfstandige woonruimte</text:p>
            <text:p text:style-name="common-al">Zaakadres: Hudsonstraat 64-3 1057SN Amsterdam</text:p>
            <text:p text:style-name="common-al">Datum ontvangst: 29-07-2026</text:p>
            <text:p text:style-name="common-al">Zaaknummer: Z2026-03378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42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3785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Aanvraag woonvormingsvergunning Hudsonstraat 64-3 1057S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29</meta:user-defined>
    <meta:user-defined meta:name="OVERHEIDop.GmbID/DC.identifier">gmb-2026-380429</meta:user-defined>
    <meta:user-defined meta:name="OVERHEIDop.versieInformatie"/>
  </office:meta>
</office:document-meta>
</file>