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: Camping Moekesgat, Ter Apel, evenementenvergunning voor het organiseren van het evenement ‘MudGrunn 9de editie’ op 20 september 2026, verzenddatum: 6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vergunn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verleende vergunn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8042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2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2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DCTERMS.abstract">Op grond van artikel 2.25 APV is verleend, evenementenvergunning voor het organiseren van het evenement 'Mudgrunn 9de editie' op 20 september 2026, locatie: Camping Moekesgat.</meta:user-defined>
    <dc:language>nl</dc:language>
    <meta:user-defined meta:name="OVERHEIDop.locatietype/OVERHEIDop.gebiedsmarkering">Punt</meta:user-defined>
    <meta:user-defined meta:name="DC.title">Verleende vergunning: Camping Moekesgat, Ter Apel, evenementenvergunning voor het organiseren van het evenement ‘MudGrunn 9de editie’ op 20 september 2026, verzenddatum: 6 augustus 202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25</meta:user-defined>
    <meta:user-defined meta:name="OVERHEIDop.GmbID/DC.identifier">gmb-2026-380425</meta:user-defined>
    <meta:user-defined meta:name="OVERHEIDop.versieInformatie"/>
  </office:meta>
</office:document-meta>
</file>