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bouwen van 22 appartementen op de locatie Troelstraweg 197- 199 te Dordrecht zaaknummer 9003690818</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vergunning ontvangen. De vergunning is aangevraagd voor het bouwen van 22 appartementen op de locatie Troelstraweg 197- 199 te Dordrecht.</text:p>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of aan te leggen of om een milieubelastende activiteit uit te voeren. Met dit bericht laat de gemeente u weten dat er misschien iets verandert in uw omgeving. Dan kunt u hier op tijd op reageren. </text:p>
            <text:p text:style-name="common-al"/>
            <text:p text:style-name="common-al">
            <text:span text:style-name="nadrukvet">Wanneer neemt de gemeente een besluit over de aanvraag van de vergunning?</text:span>
          </text:p>
            <text:p text:style-name="common-al">Waarschijnlijk neemt de gemeente voor 21 september 2026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Omgevingsdienst Zuid-Holland Zuid. Dit kan via het telefoonnummer 078-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80423</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423</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423</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bouwen van 22 appartementen op de locatie Troelstraweg 197- 199 te Dordrecht zaaknummer 9003690818</meta:user-defined>
    <meta:user-defined meta:name="DCTERMS.W3CDTF/DCTERMS.available">2026-08-10</meta:user-defined>
    <meta:user-defined meta:name="DCTERMS.W3CDTF/OVERHEIDop.jaargang">2026</meta:user-defined>
    <meta:user-defined meta:name="OVERHEIDop.publicationIssue">380423</meta:user-defined>
    <meta:user-defined meta:name="OVERHEIDop.GmbID/DC.identifier">gmb-2026-380423</meta:user-defined>
    <meta:user-defined meta:name="OVERHEIDop.versieInformatie"/>
  </office:meta>
</office:document-meta>
</file>