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xploitatievergunning droge horeca De Kameleon - St. Annastraat 53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0-08-2026</text:p>
            <text:p text:style-name="common-al">
            <text:span text:style-name="nadrukvet">Omschrijving: </text:span>Exploitatievergunning droge horeca (St. Annastraat 53 6524 EG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62472</text:p>
            <text:p text:style-name="common-al">
            <text:span text:style-name="nadrukvet">Product: </text:span>Exploitatievergunning droge horeca</text:p>
            <text:p text:style-name="common-al">
            <text:span text:style-name="nadrukvet">Ontvangst: </text:span>11-05-2026</text:p>
            <text:p text:style-name="common-al">
            <text:span text:style-name="nadrukvet">Definitieve beschikking verzonden: </text:span>06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7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6 augustus 2026 tot en met 17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62472/568452ed-7473-4af4-8a1f-3f79c03bc6c1.pdf" xlink:type="simple">https://besluitenapv.nijmegen.nl/ZD2600062472/568452ed-7473-4af4-8a1f-3f79c03bc6c1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042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xploitatievergunning droge horeca De Kameleon - St. Annastraat 53 te Nijmeg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22</meta:user-defined>
    <meta:user-defined meta:name="OVERHEIDop.GmbID/DC.identifier">gmb-2026-380422</meta:user-defined>
    <meta:user-defined meta:name="OVERHEIDop.versieInformatie"/>
  </office:meta>
</office:document-meta>
</file>