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is verleend, het plaatsen van een dakkapel op de voorgevel van een woonhuis, Gerbrandystraat 5, 5121 AN Rij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hebben de aanvraag omgevingsvergunning verleend voor het plaatsen van een dakkapel op de voorgevel van een woonhuis op het adres Gerbrandystraat 5, 5121 AN Rijen. Verzenddatum besluit 06-08-2026 (1144061).</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8041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1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1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44061</meta:user-defined>
    <dc:language>nl</dc:language>
    <meta:user-defined meta:name="OVERHEIDop.locatietype/OVERHEIDop.gebiedsmarkering">Punt</meta:user-defined>
    <meta:user-defined meta:name="DC.title">Besluit omgevingsvergunning is verleend, het plaatsen van een dakkapel op de voorgevel van een woonhuis, Gerbrandystraat 5, 5121 AN Rijen</meta:user-defined>
    <meta:user-defined meta:name="DCTERMS.W3CDTF/DCTERMS.available">2026-08-10</meta:user-defined>
    <meta:user-defined meta:name="DCTERMS.W3CDTF/OVERHEIDop.jaargang">2026</meta:user-defined>
    <meta:user-defined meta:name="OVERHEIDop.publicationIssue">380419</meta:user-defined>
    <meta:user-defined meta:name="OVERHEIDop.GmbID/DC.identifier">gmb-2026-380419</meta:user-defined>
    <meta:user-defined meta:name="OVERHEIDop.versieInformatie"/>
  </office:meta>
</office:document-meta>
</file>