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Gerrit Mannourystraat 33 1062L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van 1 zelfstandige woning naar 3 onzelfstandige woning</text:p>
            <text:p text:style-name="common-al">Zaakadres: Gerrit Mannourystraat 33 1062LA Amsterdam</text:p>
            <text:p text:style-name="common-al">Datum ontvangst: 03-08-2026</text:p>
            <text:p text:style-name="common-al">Zaaknummer: Z2026-0344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4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4403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Aanvraag omzettingsvergunning Gerrit Mannourystraat 33 1062LA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14</meta:user-defined>
    <meta:user-defined meta:name="OVERHEIDop.GmbID/DC.identifier">gmb-2026-380414</meta:user-defined>
    <meta:user-defined meta:name="OVERHEIDop.versieInformatie"/>
  </office:meta>
</office:document-meta>
</file>