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verbouwen van een bestaande schuur en loods tot schuurwoning en B&amp;B op de locatie de Kar 9, 7382AH Kl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6 augustus 2026</text:p>
            <text:p text:style-name="common-al">Kenmerk: Z2026-00000990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04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990</meta:user-defined>
    <meta:user-defined meta:name="DCTERMS.abstract">de Kar 9, 7382AH Klarenbeek</meta:user-defined>
    <dc:language>nl</dc:language>
    <meta:user-defined meta:name="OVERHEIDop.locatietype/OVERHEIDop.gebiedsmarkering">Vlak</meta:user-defined>
    <meta:user-defined meta:name="DC.title">Verlengen beslistermijn aanvraag omgevingsvergunning voor het verbouwen van een bestaande schuur en loods tot schuurwoning en B&amp;B op de locatie de Kar 9, 7382AH Klarenbe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11</meta:user-defined>
    <meta:user-defined meta:name="OVERHEIDop.GmbID/DC.identifier">gmb-2026-380411</meta:user-defined>
    <meta:user-defined meta:name="OVERHEIDop.versieInformatie"/>
  </office:meta>
</office:document-meta>
</file>