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emert-Bakel​, melding Besluit activiteiten leefomgeving, ​Peeldijk/Korenhorst te Milheeze​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​Gemert-Bakel maakt bekend dat er een melding ingevolge het Besluit activiteiten leefomgeving (Bal) is ontvangen.</text:p>
            <text:p text:style-name="common-al">Bedrijf: Vereniging tot Behoud van Natuurmonumenten in Nederland</text:p>
            <text:p text:style-name="common-al">Locatie: Peeldijk/Korenhorst​ ​te Milheeze​</text:p>
            <text:p text:style-name="common-al">Activiteit: MBA Toepassen van grond</text:p>
            <text:p text:style-name="common-al">Voor: Het ophogen van een perceel om het oude reliëf te herstellen</text:p>
            <text:p text:style-name="common-al">Datum melding: 5 augustus 2026</text:p>
            <text:p text:style-name="common-al">DSO-verzoeknummer: 2026080500659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858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804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Gemert-Bak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858</meta:user-defined>
    <dc:language>nl</dc:language>
    <meta:user-defined meta:name="OVERHEIDop.locatietype/OVERHEIDop.gebiedsmarkering">Vlak</meta:user-defined>
    <meta:user-defined meta:name="DC.title">Gemeente Gemert-Bakel​, melding Besluit activiteiten leefomgeving, ​Peeldijk/Korenhorst te Milheeze​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07</meta:user-defined>
    <meta:user-defined meta:name="OVERHEIDop.GmbID/DC.identifier">gmb-2026-380407</meta:user-defined>
    <meta:user-defined meta:name="OVERHEIDop.versieInformatie"/>
  </office:meta>
</office:document-meta>
</file>