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's-Hertogenbosch - Melding Besluit activiteiten leefomgeving (Bal) – Eerste Hoefsteeg 7 in Rosma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's-Hertogenbosch delen mee dat zij de volgende melding hebben ontvangen:</text:p>
            <text:p text:style-name="common-al">Voor: Opslaan grond</text:p>
            <text:p text:style-name="common-al">Locatie: Eerste Hoefsteeg 7 in Rosmalen</text:p>
            <text:p text:style-name="common-al">DSO-kenmerk: 2026073000042</text:p>
            <text:p text:style-name="common-al">Zaaknummer: Z/511917</text:p>
            <text:p text:style-name="common-al">Datum ontvangen: 30 juli 2026</text:p>
            <text:p text:style-name="common-al">Tegen deze melding kan geen bezwaar worden gemaakt. </text:p>
            <text:p text:style-name="common-al">
            <text:span text:style-name="nadrukvet">Inzage en Inlichtingen </text:span>
          </text:p>
            <text:p text:style-name="last-al">Heeft u vragen over de melding? Neem dan contact op met de Omgevingsdienst Brabant Noord, via telefoonnummer 088 7430 000 of per e-mail info@odbn.nl. Vermeld daarbij het zaaknumme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8040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0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0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's-Hertogenbosch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1917</meta:user-defined>
    <dc:language>nl</dc:language>
    <meta:user-defined meta:name="OVERHEIDop.locatietype/OVERHEIDop.gebiedsmarkering">Punt</meta:user-defined>
    <meta:user-defined meta:name="DC.title">Gemeente 's-Hertogenbosch - Melding Besluit activiteiten leefomgeving (Bal) – Eerste Hoefsteeg 7 in Rosmal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404</meta:user-defined>
    <meta:user-defined meta:name="OVERHEIDop.GmbID/DC.identifier">gmb-2026-380404</meta:user-defined>
    <meta:user-defined meta:name="OVERHEIDop.versieInformatie"/>
  </office:meta>
</office:document-meta>
</file>