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evenementenvergunning Bandje Balu 9 augustus 2026 (tijdens Kermis 2026), Dorpsstraat 35a te Castricum, verzenddatum 6 augustus 2026 (Z2026-000031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039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171</meta:user-defined>
    <meta:user-defined meta:name="DCTERMS.abstract">evenementenvergunning Bandje Balu 9 augustus 2026 (tijdens Kermis 2026)Dorpsstraat 35a, 1901EH Castricum, verzenddatum 5 augustus 2026 (Z2026-00003171)</meta:user-defined>
    <dc:language>nl</dc:language>
    <meta:user-defined meta:name="OVERHEIDop.locatietype/OVERHEIDop.gebiedsmarkering">Punt</meta:user-defined>
    <meta:user-defined meta:name="DC.title">Gemeente Castricum, verleende evenementenvergunning Bandje Balu 9 augustus 2026 (tijdens Kermis 2026), Dorpsstraat 35a te Castricum, verzenddatum 6 augustus 2026 (Z2026-00003171)</meta:user-defined>
    <meta:user-defined meta:name="DCTERMS.W3CDTF/DCTERMS.available">2026-08-10</meta:user-defined>
    <meta:user-defined meta:name="DCTERMS.W3CDTF/OVERHEIDop.jaargang">2026</meta:user-defined>
    <meta:user-defined meta:name="OVERHEIDop.publicationIssue">380397</meta:user-defined>
    <meta:user-defined meta:name="OVERHEIDop.GmbID/DC.identifier">gmb-2026-380397</meta:user-defined>
    <meta:user-defined meta:name="OVERHEIDop.versieInformatie"/>
  </office:meta>
</office:document-meta>
</file>