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mermeer, Ingetrokken aanvraag omgevingsvergunning, Vijfhuizerweg 681 2131LN Hoofddorp, het plaatsen van een dakkapel in het voor- en achterdakvlak, 2026040300413, 039413229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038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8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29332</meta:user-defined>
    <meta:user-defined meta:name="DCTERMS.abstract">het plaatsen van een dakkapel in het voor- en achterdakvlak</meta:user-defined>
    <dc:language>nl</dc:language>
    <meta:user-defined meta:name="OVERHEIDop.locatietype/OVERHEIDop.gebiedsmarkering">Vlak</meta:user-defined>
    <meta:user-defined meta:name="DC.title">Gemeente Haarlemmermeer, Ingetrokken aanvraag omgevingsvergunning, Vijfhuizerweg 681 2131LN Hoofddorp, het plaatsen van een dakkapel in het voor- en achterdakvlak, 2026040300413, 039413229332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385</meta:user-defined>
    <meta:user-defined meta:name="OVERHEIDop.GmbID/DC.identifier">gmb-2026-380385</meta:user-defined>
    <meta:user-defined meta:name="OVERHEIDop.versieInformatie"/>
  </office:meta>
</office:document-meta>
</file>