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emeester van Zaltbommel - melding klein evenement voor een buurtactiviteit Hugo de Grootstraat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altbommel ontving de volgende melding voor een klein evenement (artikel 2:25, lid 3, van de APV):</text:p>
            <text:p text:style-name="common-al"/>
            <text:p text:style-name="common-al">Klein evenement: Buurtactiviteit</text:p>
            <text:p text:style-name="common-al">Locatie: Hugo de Grootstraat te Zaltbommel</text:p>
            <text:p text:style-name="common-al">Datum: 5 september 2026</text:p>
            <text:p text:style-name="common-al">Zaaknummer: 1596382</text:p>
            <text:p text:style-name="common-al"/>
            <text:p text:style-name="common-al">
            <text:span text:style-name="nadrukvet">Melding inzien of vragen?</text:span>
          </text:p>
            <text:p text:style-name="last-al">Neem hiervoor contact op met team Veiligheid via het algemene telefoonnummer 14 0418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ltbommel</text:p>
            </table:table-cell>
            <table:table-cell office:value-type="string" table:style-name="header.C">
              <text:p text:style-name="headerright"><text:span text:style-name="nr">Nr. 38038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8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8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Zaltbommel</meta:user-defined>
    <meta:user-defined meta:name="OVERHEID.Informatietype/DC.type">officiële publicatie</meta:user-defined>
    <meta:user-defined meta:name="OVERHEID.Gemeente/DCTERMS.publisher">Zaltbommel</meta:user-defined>
    <meta:user-defined meta:name="OVERHEID.Gemeente/OVERHEID.authority">Zaltbomm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Burgemeester van Zaltbommel - melding klein evenement voor een buurtactiviteit Hugo de Grootstraat ontvangen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84</meta:user-defined>
    <meta:user-defined meta:name="OVERHEIDop.GmbID/DC.identifier">gmb-2026-380384</meta:user-defined>
    <meta:user-defined meta:name="OVERHEIDop.versieInformatie"/>
  </office:meta>
</office:document-meta>
</file>