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Oprit Bramengaarde 7 aan voorzijde ter vervanging van oprit achterzijde, Bramengaarde 7, 3344PD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Oprit Bramengaarde 7 aan voorzijde ter vervanging van oprit achterzijde op de locatie Bramengaarde 7, 3344PD Hendrik-Ido-Ambacht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De aanvraag is geregistreerd onder zaaknummer Z2026-00001200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4 augustus 2026. De gemeente Hendrik-Ido-Ambacht neemt daarover uiterlijk 29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8038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200</meta:user-defined>
    <meta:user-defined meta:name="DCTERMS.abstract">Betreft: Aanvraag op locatie Bramengaarde 7, 3344PD Hendrik-Ido-Ambacht</meta:user-defined>
    <dc:language>nl</dc:language>
    <meta:user-defined meta:name="OVERHEIDop.locatietype/OVERHEIDop.gebiedsmarkering">Vlak</meta:user-defined>
    <meta:user-defined meta:name="DC.title">Aanvraag vergunning voor Oprit Bramengaarde 7 aan voorzijde ter vervanging van oprit achterzijde, Bramengaarde 7, 3344PD Hendrik-Ido-Ambach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82</meta:user-defined>
    <meta:user-defined meta:name="OVERHEIDop.GmbID/DC.identifier">gmb-2026-380382</meta:user-defined>
    <meta:user-defined meta:name="OVERHEIDop.versieInformatie"/>
  </office:meta>
</office:document-meta>
</file>