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Groenedijk 8, 3258LZ Den B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besloten om de beslistermijn voor de aanvraag met zaaknummer Z2026-00940 voor een omgevingsvergunning betreffende het uitbreiden van een loods voor agrarisch gebruik op locatie Groenedijk 8, 3258LZ Den Bommel te verlengen voor een periode van maximaal 6 weken. De aanvraag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cur">Deze publicatie is bedoeld om het publiek te informeren. Tegen het verlengen van de beslistermijn kunnen geen bezwaren worden ingediend. Wilt u meer weten over deze publicatie? U kunt ons bereiken via telefoonnummer 14 0187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03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940</meta:user-defined>
    <dc:language>nl</dc:language>
    <meta:user-defined meta:name="OVERHEIDop.locatietype/OVERHEIDop.gebiedsmarkering">Punt</meta:user-defined>
    <meta:user-defined meta:name="DC.title">Kennisgeving verlenging beslistermijn omgevingsvergunning Groenedijk 8, 3258LZ Den Bomm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75</meta:user-defined>
    <meta:user-defined meta:name="OVERHEIDop.GmbID/DC.identifier">gmb-2026-380375</meta:user-defined>
    <meta:user-defined meta:name="OVERHEIDop.versieInformatie"/>
  </office:meta>
</office:document-meta>
</file>