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Open Roei en Zeil dagen van 17 tot en met 21 augustus 2026 - Oudedijk 3 te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0-08-2026</text:p>
            <text:p text:style-name="common-al">
            <text:span text:style-name="nadrukvet">Omschrijving: </text:span>Evenementenvergunning (Oudedijk 3 6663 KT  LEN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4178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05-06-2026</text:p>
            <text:p text:style-name="common-al">
            <text:span text:style-name="nadrukvet">Definitieve beschikking verzonden: </text:span>06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7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6 augustus 2026 tot en met 17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4178/797170ca-b9c9-4a37-9651-6e8d5ab9d94d.pdf" xlink:type="simple">https://besluitenapv.nijmegen.nl/ZD2600074178/797170ca-b9c9-4a37-9651-6e8d5ab9d94d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036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Open Roei en Zeil dagen van 17 tot en met 21 augustus 2026 - Oudedijk 3 te Len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61</meta:user-defined>
    <meta:user-defined meta:name="OVERHEIDop.GmbID/DC.identifier">gmb-2026-380361</meta:user-defined>
    <meta:user-defined meta:name="OVERHEIDop.versieInformatie"/>
  </office:meta>
</office:document-meta>
</file>