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melding BAL, het aanleggen en gebruiken van een gesloten bodemenergiesysteem, Reidlânswei 1, Hurdegary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melding Besluit activiteiten leefomgeving ontvangen voor het aanleggen en gebruiken van een gesloten bodemenergiesysteem, Reidlânswei 1, Hurdegaryp</text:p>
            <text:p text:style-name="common-al">Zaaknummer: TZ2026-001423</text:p>
            <text:p text:style-name="common-al">Zaakadres: Reidlânswei 1, Hurdegaryp</text:p>
            <text:p text:style-name="common-al">Omschrijving: het aanleggen en gebruiken van een gesloten bodemenergiesysteem</text:p>
            <text:p text:style-name="common-al">Datum ontvangst: 03-06-2026</text:p>
            <text:p text:style-name="common-al"/>
            <text:p text:style-name="common-al">Tegen deze melding kan geen bezwaarschrift worden ingediend. De ondernemer moet zich houden aan de voorschriften uit het Activiteitenbesluit.
</text:p>
            <text:p text:style-name="last-al">
U kunt de melding inzien tijdens kantooruren tot 6 weken na de datum van publicatie. Neem hiervoor contact op met het klantcontactcentrum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8035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5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5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tsjerksteradi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TZ2026-001423</meta:user-defined>
    <meta:user-defined meta:name="DCTERMS.abstract">het aanleggen en gebruik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melding BAL, het aanleggen en gebruiken van een gesloten bodemenergiesysteem, Reidlânswei 1, Hurdegaryp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58</meta:user-defined>
    <meta:user-defined meta:name="OVERHEIDop.GmbID/DC.identifier">gmb-2026-380358</meta:user-defined>
    <meta:user-defined meta:name="OVERHEIDop.versieInformatie"/>
  </office:meta>
</office:document-meta>
</file>