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Oudelanderweg 33 te Middenmeer (Graven in bodem boven interventiewaard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30 juli 2026 namens Gemeente Hollands Kroon een volledige melding ontvangen van een ontwikkeling aan Oudelanderweg 33 te Middenmeer. Het gaat over graafwerkzaamheden in verband met aanleg/vervangen van kabels/leidingen (project Helix). De melding heeft het kenmerk OMG-088057/Z26-0827225.</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raven in bodem met een kwaliteit boven interventiewaarde bodemkwaliteit</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057/Z26-0827225)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035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llands Kroon</meta:user-defined>
    <meta:user-defined meta:name="OVERHEIDop.Rubriek/DC.type">omgevingsmeld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057/Z26-0827225</meta:user-defined>
    <dc:language>nl</dc:language>
    <meta:user-defined meta:name="OVERHEIDop.locatietype/OVERHEIDop.gebiedsmarkering">Vlak</meta:user-defined>
    <meta:user-defined meta:name="DC.title">Melding ontvangen voor Oudelanderweg 33 te Middenmeer (Graven in bodem boven interventiewaarde)</meta:user-defined>
    <meta:user-defined meta:name="DCTERMS.W3CDTF/DCTERMS.available">2026-08-10</meta:user-defined>
    <meta:user-defined meta:name="DCTERMS.W3CDTF/OVERHEIDop.jaargang">2026</meta:user-defined>
    <meta:user-defined meta:name="OVERHEIDop.publicationIssue">380356</meta:user-defined>
    <meta:user-defined meta:name="OVERHEIDop.GmbID/DC.identifier">gmb-2026-380356</meta:user-defined>
    <meta:user-defined meta:name="OVERHEIDop.versieInformatie"/>
  </office:meta>
</office:document-meta>
</file>