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ontheffing art 35 alcoholwet Bandje Balu 9 augustus 2026 (tijdens Kermis 2026), op het Dorpsstraat/horecaplein, verzenddatum 4 augustus 2026 (Z2026-000031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03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3172</meta:user-defined>
    <meta:user-defined meta:name="DCTERMS.abstract">ontheffing art 35 alcoholwet Bandje Balu 9 augustus 2026 (tijdens Kermis 2026), verzenddatum 4 augustus 2026 (Z2026-00003172)</meta:user-defined>
    <dc:language>nl</dc:language>
    <meta:user-defined meta:name="OVERHEIDop.locatietype/OVERHEIDop.gebiedsmarkering">Punt</meta:user-defined>
    <meta:user-defined meta:name="DC.title">Gemeente Castricum, verleende ontheffing art 35 alcoholwet Bandje Balu 9 augustus 2026 (tijdens Kermis 2026), op het Dorpsstraat/horecaplein, verzenddatum 4 augustus 2026 (Z2026-00003172)</meta:user-defined>
    <meta:user-defined meta:name="DCTERMS.W3CDTF/DCTERMS.available">2026-08-10</meta:user-defined>
    <meta:user-defined meta:name="DCTERMS.W3CDTF/OVERHEIDop.jaargang">2026</meta:user-defined>
    <meta:user-defined meta:name="OVERHEIDop.publicationIssue">380354</meta:user-defined>
    <meta:user-defined meta:name="OVERHEIDop.GmbID/DC.identifier">gmb-2026-380354</meta:user-defined>
    <meta:user-defined meta:name="OVERHEIDop.versieInformatie"/>
  </office:meta>
</office:document-meta>
</file>