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Prior van Milstraat 22, 5402 GH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p 02-08-2026 ingediende aanvraag omgevingsvergunning op locatie Prior van Milstraat 22, 5402 GH Uden is ingetrokken.</text:p>
            <text:p text:style-name="last-al">De zaak is geregistreerd onder zaaknummer <text:span text:style-name="nadrukvet">62635-2026</text:span> en heeft de omschrijving "renoveren van het platte dak van een rijksmonument"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034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626352026</meta:user-defined>
    <meta:user-defined meta:name="DCTERMS.abstract">renoveren van het platte dak van een rijksmonumen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trekking aanvraag omgevingsvergunning Prior van Milstraat 22, 5402 GH U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49</meta:user-defined>
    <meta:user-defined meta:name="OVERHEIDop.GmbID/DC.identifier">gmb-2026-380349</meta:user-defined>
    <meta:user-defined meta:name="OVERHEIDop.versieInformatie"/>
  </office:meta>
</office:document-meta>
</file>