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opbouw op de bestaande woning, Kersengaarde 4, 3344PC Hendrik-Ido-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het realiseren van een opbouw op de bestaande woning op de locatie Kersengaarde 4, 3344PC Hendrik-Ido-Ambacht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1191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3 augustus 2026. De gemeente Hendrik-Ido-Ambacht neemt daarover uiterlijk 28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8034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91</meta:user-defined>
    <meta:user-defined meta:name="DCTERMS.abstract">Betreft: Aanvraag op locatie Kersengaarde 4, 3344PC Hendrik-Ido-Ambacht</meta:user-defined>
    <dc:language>nl</dc:language>
    <meta:user-defined meta:name="OVERHEIDop.locatietype/OVERHEIDop.gebiedsmarkering">Vlak</meta:user-defined>
    <meta:user-defined meta:name="DC.title">Aanvraag vergunning voor het realiseren van een opbouw op de bestaande woning, Kersengaarde 4, 3344PC Hendrik-Ido-Ambach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44</meta:user-defined>
    <meta:user-defined meta:name="OVERHEIDop.GmbID/DC.identifier">gmb-2026-380344</meta:user-defined>
    <meta:user-defined meta:name="OVERHEIDop.versieInformatie"/>
  </office:meta>
</office:document-meta>
</file>