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Guisweg 23, 1544 AG Zaandijk - het bouwen van een dakopbouw met een plat dak op de bestaand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7017 - het bouwen van een dakopbouw met een plat dak op de bestaande woning  op de locatie Guisweg 23, 1544 AG Zaandijk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list text:style-name="id1-3-2-1-1-8">
              <text:list-item text:style-override="id1-3-2-1-1-8-1">
                <text:number>•</text:number>
                <text:p text:style-name="al">Bouwactiviteit (technisch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06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33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017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Guisweg 23, 1544 AG Zaandijk - het bouwen van een dakopbouw met een plat dak op de bestaande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31</meta:user-defined>
    <meta:user-defined meta:name="OVERHEIDop.GmbID/DC.identifier">gmb-2026-380331</meta:user-defined>
    <meta:user-defined meta:name="OVERHEIDop.versieInformatie"/>
  </office:meta>
</office:document-meta>
</file>