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organiseren en houden van het feestweekend 2026 aan Schaapweg ongenummerd, kadastrale sectie H nummer 186 en 187 te Herkenbos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en </text:span>
          </text:p>
            <text:p text:style-name="common-al">Z2026-00009350 / Verleende aanvraag omgevingsvergunning / Schaapweg ongenummerd, kadastrale sectie H nummer 186 en 187 te Herkenbosch / Roerdalen / bekendgemaakt op 3 augustus 2026 / het organiseren en houden van een feestweekend 2026 / Activiteit: Afwijken van regels in het omgevingsplan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tegen dit besluit bezwaar maken. Het bezwaarschrift moet uw naam en adres bevatten, duidelijk maken tegen welk besluit u bezwaar maakt en gemotiveerd, gedateerd en ondertekend zijn. Het bezwaarschrift moet worden gericht aan het college van burgemeester en wethouders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dalen</text:p>
            </table:table-cell>
            <table:table-cell office:value-type="string" table:style-name="header.C">
              <text:p text:style-name="headerright"><text:span text:style-name="nr">Nr. 38032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2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2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Roerdalen</meta:user-defined>
    <meta:user-defined meta:name="OVERHEID.Informatietype/DC.type">officiële publicatie</meta:user-defined>
    <meta:user-defined meta:name="OVERHEID.Gemeente/DCTERMS.publisher">Roerdalen</meta:user-defined>
    <meta:user-defined meta:name="OVERHEID.Gemeente/OVERHEID.authority">Roerdale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2026-00009350 </meta:user-defined>
    <dc:language>nl</dc:language>
    <meta:user-defined meta:name="OVERHEIDop.locatietype/OVERHEIDop.gebiedsmarkering">Perceel</meta:user-defined>
    <meta:user-defined meta:name="OVERHEIDop.locatietype/OVERHEIDop.gebiedsmarkering">Perceel</meta:user-defined>
    <meta:user-defined meta:name="DC.title">Toestemming voor het organiseren en houden van het feestweekend 2026 aan Schaapweg ongenummerd, kadastrale sectie H nummer 186 en 187 te Herkenbosch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329</meta:user-defined>
    <meta:user-defined meta:name="OVERHEIDop.GmbID/DC.identifier">gmb-2026-380329</meta:user-defined>
    <meta:user-defined meta:name="OVERHEIDop.versieInformatie"/>
  </office:meta>
</office:document-meta>
</file>