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2ib6455a4e-3171-4cbd-9f64-afeeb749302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gemeente Amersfoort voor het instellen van een voorrangssituatie op de Oude Veenweg</text:p>
      <text:section text:name="regeling_id1-3-2" text:style-name="regeling">
        <text:section text:name="aanhef_id1-3-2-1" text:style-name="aanhef">
          <text:section text:name="afkondiging_id1-3-2-1-1" text:style-name="afkondiging">
            <text:p text:style-name="afkondiging_top"/>
            <text:p text:style-name="al">Zaak nr. 591604</text:p>
            <text:p text:style-name="al"/>
            <text:p text:style-name="al">Burgemeester en wethouders, </text:p>
          </text:section>
        </text:section>
        <text:section text:name="regeling-tekst_id1-3-2-2" text:style-name="regeling-tekst">
          <text:section text:name="tekst_id1-3-2-2-1" text:style-name="tekst">
            <text:p text:style-name="common-al"/>
            <text:p text:style-name="common-al"/>
            <text:p text:style-name="tussenkopcur">INLEIDING </text:p>
            <text:p text:style-name="tussenkopcur">Bevoegdheid: </text:p>
            <text:p text:style-name="common-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text:p>
            <text:p text:style-name="tussenkopcur">OVERWEGINGEN TEN AANZIEN VAN HET BESLUIT </text:p>
            <text:p text:style-name="tussenkopcur">Besluitverplichting </text:p>
            <text:p text:style-name="common-al">Op grond van artikel 15 van de Wegenverkeerswet 1994 dient er in de volgende gevallen een verkeersbesluit te worden genomen:</text:p>
            <text:list text:style-name="id1-3-2-2-1-9">
              <text:list-item text:style-override="id1-3-2-2-1-9-1">
                <text:number>•</text:number>
                <text:p text:style-name="al">De plaatsing of verwijdering van verkeerstekens en onderborden (opgenomen in artikel 12 van het Besluit administratieve bepalingen inzake het wegverkeer), voor zover daardoor een gebod of verbod ontstaat of wordt gewijzigd. </text:p>
              </text:list-item>
              <text:list-item text:style-override="id1-3-2-2-1-9-2">
                <text:number>•</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
            <text:p text:style-name="tussenkopcur">Procedure </text:p>
            <text:p text:style-name="common-al">Conform artikel 24 van het Besluit administratieve bepalingen inzake het wegverkeer is er overleg geweest met de politie. </text:p>
            <text:p text:style-name="tussenkopcur">Motivering </text:p>
            <text:p text:style-name="common-al">De Oude Veenweg is een doodlopende erftoegangsweg waarop fietsers een doorgaande verbinding hebben met de rest van de wijk Vathorst. Aan de Oude Veenweg zijn enkele woningen gelegen, na deze woningen wordt de Oude Veenweg een fiets/bromfietspad. </text:p>
            <text:p text:style-name="common-al">Aan de westkant ontsluit de Oude Veenweg op de Angelinapolder. Hierbij wordt het fiets/bromfietspad langs de Angelinapolder gekruist. De aansluiting op de Angelinapolder heeft een uitritconstructie met op- en af ritblokken. Daardoor moeten bestuurders die het kruispunt naderen vanaf de Oude Veenweg het overige verkeer op de Angelinapolder voor laten gaan.</text:p>
            <text:p text:style-name="common-al">Op het kruispunt van de Oude Veenweg met het vrijliggende, in twee richtingen bereden fiets/bromfietspad is geen voorrangssituatie geregeld. Hierdoor zou er verwarring kunnen ontstaan tussen bestuurders onderling. Aangezien het fiets/bromfietspad dicht bij de rijbaan van de Angelinapolder ligt (5 meter) is deze onderdeel van dezelfde weg, waardoor het fiets/bromfietspad ook behoort tot de voorrangssituatie van de met inritblokken geconstrueerde uitritconstructie zoals bedoeld in artikel 18 RVV 1990. In de huidige situatie kan het voorkomen dat deze voorrangssituatie niet voor iedereen duidelijk is.</text:p>
            <text:p text:style-name="common-al">Daarom vindt de gemeente Amersfoort het gewenst om de aanduiding van de voorrangsregeling te verbeteren door het benadrukken van de voorrangssituatie op het kruispunt Oude Veenweg en het fiets/bromfietspad langs de Angelinapolder. Dit wordt gedaan door het op de uitritconstructie aanbrengen van blokmarkering en haaientanden zoals gedefinieerd in artikel 1, van het RVV 1990. Hiermee wordt de voorrangssituatie verduidelijkt en wordt de vormgeving van de oversteken gelijk aangezien alle oversteken op het fiets/bromfietspad langs de Angelinapolder voorzien zijn van blokmarkering. </text:p>
            <text:p text:style-name="common-al">Ingevolge het bepaalde in artikel 80 van het RVV 1990 hebben zelfstandige haaientanden de volgende betekenis: ’de bestuurders moeten voorrang verlenen aan bestuurders op de kruisende weg’. Volgens het BABW wordt gesteld dat deze maatregel voorzien dient te worden van het verkeersbord B6 van bijlage 1 van het RVV. De gemeente is van mening dat het toevoegen van een verkeersbord zou kunnen leiden tot verwarring in de toepassing van de gedragsregels in het RVV 1990. Immers bij het toepassen van verkeerstekens wordt de voorrang tussen bestuurders geregeld, terwijl het verkeersgedrag op een uitrit een bijzondere manoeuvre is waarbij bestuurders het overige verkeer -en daarmee ook voetgangers- voor moeten laten gaan. Daarom is besloten om geen verkeersborden te plaatsen en te volstaan met het aanbrengen van haaientanden op de uitritconstructie ter hoogte van het fiets/bromfietspad, waarbij artikel 63 RVV 1990 van toepassing is.</text:p>
            <text:p text:style-name="common-al">De genoemde wegen zijn een weg als bedoeld in artikel 1, lid 1 onder b van de Wegenverkeerswet 1994 en zijn gelegen binnen de bebouwde kom van Amersfoort. Deze wegen zijn in beheer bij de gemeente Amersfoort. De gemeentelijke wegencategorisering van Amersfoort sluit aan op de categorisering zoals bedoeld in het landelijke beleid Duurzaam Veilig Wegverkeer. Alle wegen zijn gecategoriseerd als erftoegangsweg, wat inhoudt dat de verkeersfunctie van deze wegen ondergeschikt is aan de verblijfsfunctie.</text:p>
            <text:p text:style-name="tussenkopcur">Belangenafweging</text:p>
            <text:p text:style-name="common-al">Gelet op artikel 2 van de WVW 1994 strekt de hiervoor genoemde verkeersmaatregel tot het verzekeren van de veiligheid op de weg en het beschermen van weggebruikers en passagiers. Het treffen van genoemde verkeersmaatregel is een normale maatschappelijke ontwikkeling waarmee eenieder kan worden geconfronteerd en waarvan de nadelige gevolgen in beginsel voor rekening van betrokkenen behoren te blijven.</text:p>
            <text:p text:style-name="common-al">De in dit verkeersbesluit genoemde maatregel leidt niet tot een toename van de geluidsbelasting afkomstig van het wegverkeerslawaai, zoals bedoeld in artikel 21a van het BABW, op geluidsgevoelige gebouwen.</text:p>
            <text:p text:style-name="tussenkopcur">Advies politie</text:p>
            <text:p text:style-name="common-al">De gemandateerde verkeersspecialist van de politie Midden-Nederland heeft geadviseerd over het voorgenomen verkeersbesluit, en heeft daarbij aangegeven dat de politie positief adviseert op de maatregel.</text:p>
            <text:p text:style-name="tussenkopcur">BESLUIT</text:p>
            <text:p text:style-name="common-al">Op grond van voorgaande overwegingen is de gemeente tot het besluit gekomen om:  </text:p>
            <text:list text:style-name="id1-3-2-2-1-26">
              <text:list-item text:style-override="id1-3-2-2-1-26-1">
                <text:number>1.</text:number>
                <text:p text:style-name="al">Een voorrangsregeling in te stellen op Oude Veenweg met het fiets/bromfietspad Angelinapolder door het aanbrengen van haaientand markering zoals bedoeld in artikel 1, van het RVV 1990, waarbij bestuurders die het kruispunt vanaf de Oude Veenweg naderen, voorrang moeten verlenen aan bestuurders op het fiets/bromfietspad lang de Angelinapolder;</text:p>
              </text:list-item>
              <text:list-item text:style-override="id1-3-2-2-1-26-2">
                <text:number>2.</text:number>
                <text:p text:style-name="al">Een en ander overeenkomstig onderstaande situatieschets.</text:p>
              </text:list-item>
            </text:list>
            <text:p text:style-name="tussenkopcur">Situatieschetsen</text:p>
            <text:p text:style-name="common-al">
            <draw:frame><draw:text-box><text:section text:name="plaatje_id1-3-2-2-1-28-1" text:style-name="plaatje">
              <text:p text:style-name="illustratie_id1-3-2-2-1-28-1-1"><draw:frame draw:style-name="illustratie_id1-3-2-2-1-28-1-1" text:anchor-type="paragraph" svg:width="109.80000000000001mm" svg:height="62.300000000000004mm"><draw:image xlink:href="Pictures/image2ib6455a4e-3171-4cbd-9f64-afeeb7493029.png" xlink:type="simple"/></draw:frame></text:p>
            </text:section></draw:text-box></draw:frame>
            <text:span text:style-name="nadrukvet"/>
          </text:p>
            <text:p text:style-name="common-al"/>
            <text:p text:style-name="tussenkopcur">Inwerkingtreding</text:p>
            <text:p text:style-name="common-al">Dit verkeersbesluit treedt in werking met ingang van de dag, nadat een termijn van acht weken na de dag waarop het besluit is bekend gemaakt, is verstreken. De daadwerkelijke uitvoering van het besluit geldt zodra de situatie als in de situatieschets is ingericht.</text:p>
            <text:p text:style-name="common-al"/>
            <text:p text:style-name="tussenkopcur">Communicatie</text:p>
            <text:p text:style-name="common-al">Dit verkeersbesluit wordt gepubliceerd in het digitale Gemeenteblad.</text:p>
            <text:p text:style-name="last-al"/>
            <text:p text:style-name="tekst_bottom"/>
          </text:section>
        </text:section>
        <text:section text:name="regeling-sluiting_id1-3-2-3" text:style-name="regeling-sluiting">
          <text:section text:name="ondertekening_id1-3-2-3-1">
            <text:p><text:span text:style-name="functie">Burgemeester en wethouders van Amersfoort,</text:span></text:p>
            <text:p><text:span text:style-name="functie">Namens dezen,</text:span></text:p>
            <text:p><text:span text:style-name="functie"/></text:p>
            <text:p><text:span text:style-name="functie">J.W. Boelhouwers</text:span></text:p>
            <text:p><text:span text:style-name="functie">Afdelingsmanager Stad en Ontwikkeling</text:span></text:p>
            <text:p><text:span text:style-name="functie">Amersfoort, 11 augustus 2026</text:span></text:p>
          </text:section>
        </text:section>
        <text:section text:name="bezwaarschrift_id1-3-2-4" text:style-name="bezwaarschrift">
          <text:p text:style-name="bezwaarschrift_top"/>
          <text:p text:style-name="bezwaarschrift_al"/>
          <text:p text:style-name="bezwaarschrift_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text:p>
          <text:p text:style-name="bezwaarschrift_al">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8-1-1" style:parent-style-name="Standard">
      <style:paragraph-properties style:line-spacing="0mm" style:text-autospace="none" ofo:line-height="0.001cm"/>
    </style:style>
    <style:style style:family="graphic" style:name="illustratie_id1-3-2-2-1-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03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instellen van een voorrangssituatie - Oude Veen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591604</meta:user-defined>
    <meta:user-defined meta:name="DCTERMS.abstract">Verkeersbesluit gemeente Amersfoort voor het instellen van een voorrangssituatie op de Oude Veenweg</meta:user-defined>
    <meta:user-defined meta:name="OVERHEIDop.verkeersbordcode">B6</meta:user-defined>
    <dc:language>nl</dc:language>
    <meta:user-defined meta:name="OVERHEIDop.locatietype/OVERHEIDop.gebiedsmarkering">Punt</meta:user-defined>
    <meta:user-defined meta:name="DC.title">Verkeersbesluit gemeente Amersfoort voor het instellen van een voorrangssituatie op de Oude Veenweg</meta:user-defined>
    <meta:user-defined meta:name="DCTERMS.W3CDTF/DCTERMS.available">2026-08-11</meta:user-defined>
    <meta:user-defined meta:name="DCTERMS.W3CDTF/OVERHEIDop.jaargang">2026</meta:user-defined>
    <meta:user-defined meta:name="OVERHEIDop.publicationIssue">380326</meta:user-defined>
    <meta:user-defined meta:name="OVERHEIDop.GmbID/DC.identifier">gmb-2026-380326</meta:user-defined>
    <meta:user-defined meta:name="OVERHEIDop.versieInformatie"/>
  </office:meta>
</office:document-meta>
</file>