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plaatsen van een steiger op het trottoir van 31 augustus 2026 t/m 31 januari 2027 aan Hoogstraat 11 te Montf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Z2026-00008317 / Verleende ontheffing plaatsen voorwerpen op of aan de weg / Hoogstraat 11, 6065 BA te Montfort / Roerdalen / bekendgemaakt op 5 augustus 2026 / het plaatsen van een steiger op het trottoir van 31 augustus 2026 tot en met 31 januari 2027 / Activiteit: Voorwerpen op/aan de we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32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2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08317 </meta:user-defined>
    <dc:language>nl</dc:language>
    <meta:user-defined meta:name="OVERHEIDop.locatietype/OVERHEIDop.gebiedsmarkering">Adres</meta:user-defined>
    <meta:user-defined meta:name="DC.title">Ontheffing voor het plaatsen van een steiger op het trottoir van 31 augustus 2026 t/m 31 januari 2027 aan Hoogstraat 11 te Montf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23</meta:user-defined>
    <meta:user-defined meta:name="OVERHEIDop.GmbID/DC.identifier">gmb-2026-380323</meta:user-defined>
    <meta:user-defined meta:name="OVERHEIDop.versieInformatie"/>
  </office:meta>
</office:document-meta>
</file>