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tot het verwijderen van een defecte scooter geparkeerd op de Groef thv nr 52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esluit tot het verwijderen van een defecte scooter</text:p>
            <text:p text:style-name="common-al"/>
            <text:p text:style-name="common-al">De gemeente Hoorn besluit om de scooter, geparkeerd op de Groef ter hoogte van nummer 52 in Hoorn, te verwijderen. Het betreft een scooter met een rood/zwarte frame zonder kenteken. </text:p>
            <text:p text:style-name="common-al">De eigenaar van de scooter is onbekend. De scooter heeft geen wielen, zadel of verlichting en staat ten minste sinds 16 juni 2026 op dezelfde locatie op de openbare weg. </text:p>
            <text:p text:style-name="common-al">Het langer dan gedurende drie achtereenvolgende dagen op de openbare weg plaatsen van een defect voertuig is in strijd met artikel 5:4 van de Algemene plaatselijke verordening Hoorn. </text:p>
            <text:p text:style-name="common-al">Als u de eigenaar bent van deze scooter, dan verzoeken wij u de scooter binnen één week te verwijderen om te voorkomen dat de scooter wordt verwijderd door de gemeente. De scooter wordt na het verwijderen opgeslagen en/of direct vernietigd. </text:p>
            <text:p text:style-name="common-al"/>
            <text:p text:style-name="common-al">Bezwaar</text:p>
            <text:p text:style-name="common-al">Voor de mogelijkheid tot het indienen van een bezwaar zie elders op deze pagina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8032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2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2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Hoorn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dc:language>nl</dc:language>
    <meta:user-defined meta:name="OVERHEIDop.locatietype/OVERHEIDop.gebiedsmarkering">Adres</meta:user-defined>
    <meta:user-defined meta:name="DC.title">Besluit tot het verwijderen van een defecte scooter geparkeerd op de Groef thv nr 52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0322</meta:user-defined>
    <meta:user-defined meta:name="OVERHEIDop.GmbID/DC.identifier">gmb-2026-380322</meta:user-defined>
    <meta:user-defined meta:name="OVERHEIDop.versieInformatie"/>
  </office:meta>
</office:document-meta>
</file>