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zonder vergunning verstrekken van zwak-alcoholhoudende drank tijdens het bedrijfsfeest ter ere van 100-jarig bestaan op 12 en 13 september 2026 aan Schaapweg 18 te Vlo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Z2026-00002454 / Verleende ontheffing art. 35 Alcoholwet / Schaapweg 18, 6063 BA te Vlodrop / Roerdalen / bekendgemaakt op 5 augustus 2026 / het zonder vergunning verstrekken van zwak-alcoholhoudende drank tijdens het Bedrijfsfeest ter ere van 100-jarig bestaan op 12 en 13 september 2026 / Activiteit: Alcohol</text:p>
            <text:p text:style-name="common-al">
            <text:span text:style-name="nadrukvet">Bezwaarschrift</text:span>
          </text:p>
            <text:p text:style-name="common-al">Belanghebbenden kunnen op grond van de Algemene wet bestuursrecht binnen 6 weken na datum bekendmaking tegen dit besluit bezwaar maken. Het bezwaarschrift moet uw naam en adres bevatten, duidelijk maken tegen welk besluit u bezwaar maakt en gemotiveerd, gedateerd en ondertekend zijn. Het bezwaarschrift moet worden gericht aan het college van burgemeester en wethouders.</text:p>
            <text:p text:style-name="last-al">Op grond van artikel 8:81 Algemene Wet Bestuursrecht kan, als er spoed vereist is, een voorlopige voorziening worden aangevraagd bij de voorzieningenrechter van de Rechtbank, Postbus 950, 6040 AZ Roermond. Als u een voorlopige voorziening wilt aanvragen, dient u alsnog een bezwaarschrift in te dienen. Een voorlopige voorziening kan namelijk alleen aangevraagd worden als er een bezwaar- (of beroeps)procedure loop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031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31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026-00002454 </meta:user-defined>
    <dc:language>nl</dc:language>
    <meta:user-defined meta:name="OVERHEIDop.locatietype/OVERHEIDop.gebiedsmarkering">Adres</meta:user-defined>
    <meta:user-defined meta:name="DC.title">Ontheffing voor het zonder vergunning verstrekken van zwak-alcoholhoudende drank tijdens het bedrijfsfeest ter ere van 100-jarig bestaan op 12 en 13 september 2026 aan Schaapweg 18 te Vlodrop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313</meta:user-defined>
    <meta:user-defined meta:name="OVERHEIDop.GmbID/DC.identifier">gmb-2026-380313</meta:user-defined>
    <meta:user-defined meta:name="OVERHEIDop.versieInformatie"/>
  </office:meta>
</office:document-meta>
</file>