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een barbecue op 21 augustus 2026 aan Kerkplein 10 te St. Odili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Z2026-00010741 / Verleende ontheffing art. 35 Alcoholwet / Kerkplein 10, 6077 AA St. Odiliënberg / Roerdalen / bekendgemaakt op 5 augustus 2026 / het zonder vergunning verstrekken van zwak-alcoholhoudende drank tijdens een Barbecue op 21 augustus 2026 van 17.30 uur tot 22.30 uur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3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10741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een barbecue op 21 augustus 2026 aan Kerkplein 10 te St. Odilië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00</meta:user-defined>
    <meta:user-defined meta:name="OVERHEIDop.GmbID/DC.identifier">gmb-2026-380300</meta:user-defined>
    <meta:user-defined meta:name="OVERHEIDop.versieInformatie"/>
  </office:meta>
</office:document-meta>
</file>