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is verleend, het bouwen van een twee-onder-een-kap woning, Brabander 31-33 (Eijckenwijk bouwnr 2-3) Cha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phen-Chaam hebben de aanvraag omgevingsvergunning verleend voor het bouwen van een twee-onder-een-kap woning op het adres Brabander 31-33 (Eijckenwijk bouwnr 2-3) Chaam. Verzenddatum besluit 06-08-2026 (1152132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kunnen op grond van de Algemene wet bestuursrecht bezwaar maken tegen dit besluit, binnen 6 weken na de datum van verzending van het besluit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8029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52132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Besluit omgevingsvergunning is verleend, het bouwen van een twee-onder-een-kap woning, Brabander 31-33 (Eijckenwijk bouwnr 2-3) Cha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97</meta:user-defined>
    <meta:user-defined meta:name="OVERHEIDop.GmbID/DC.identifier">gmb-2026-380297</meta:user-defined>
    <meta:user-defined meta:name="OVERHEIDop.versieInformatie"/>
  </office:meta>
</office:document-meta>
</file>