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breiden van de bestaande woning aan Station 24M-113 te Vlo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</text:span>
          </text:p>
            <text:p text:style-name="common-al">Z2026-00006579 / Verleende omgevingsvergunning / Station 24M-113, 6063 NP te Vlodrop / Roerdalen / bekendgemaakt op 30 juli 2026 / het uitbreiden van de bestaande woning / Activiteit: Technische bouwactiviteit / Activiteit: Bouwactiviteit (Omgevingsplan)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(= datum verzonden)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8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8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6579 </meta:user-defined>
    <dc:language>nl</dc:language>
    <meta:user-defined meta:name="OVERHEIDop.locatietype/OVERHEIDop.gebiedsmarkering">Adres</meta:user-defined>
    <meta:user-defined meta:name="DC.title">Toestemming voor het uitbreiden van de bestaande woning aan Station 24M-113 te Vlodrop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88</meta:user-defined>
    <meta:user-defined meta:name="OVERHEIDop.GmbID/DC.identifier">gmb-2026-380288</meta:user-defined>
    <meta:user-defined meta:name="OVERHEIDop.versieInformatie"/>
  </office:meta>
</office:document-meta>
</file>