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Bergen, verleende alcoholwetvergunning De Jongens Egmond aan Zee (wijziging inrichting artikel 30), Strand Egmond aan Zee 5 te Egmond aan Zee, verzenddatum 6 augustus 2026 (Z2026-0000298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028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8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8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NH)</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Rx.Mission zaak Z2026-00002984</meta:user-defined>
    <meta:user-defined meta:name="DCTERMS.abstract">alcoholwetvergunning De Jongens Egmond aan Zee (wijziging inrichting artikel 30), Strand Egmond aan Zee 5, 1931AZ Egmond aan Zee, verzenddatum 4 augustus 2026 (Z2026-00002984)</meta:user-defined>
    <dc:language>nl</dc:language>
    <meta:user-defined meta:name="OVERHEIDop.locatietype/OVERHEIDop.gebiedsmarkering">Punt</meta:user-defined>
    <meta:user-defined meta:name="DC.title">Gemeente Bergen, verleende alcoholwetvergunning De Jongens Egmond aan Zee (wijziging inrichting artikel 30), Strand Egmond aan Zee 5 te Egmond aan Zee, verzenddatum 6 augustus 2026 (Z2026-00002984)</meta:user-defined>
    <meta:user-defined meta:name="DCTERMS.W3CDTF/DCTERMS.available">2026-08-10</meta:user-defined>
    <meta:user-defined meta:name="DCTERMS.W3CDTF/OVERHEIDop.jaargang">2026</meta:user-defined>
    <meta:user-defined meta:name="OVERHEIDop.publicationIssue">380287</meta:user-defined>
    <meta:user-defined meta:name="OVERHEIDop.GmbID/DC.identifier">gmb-2026-380287</meta:user-defined>
    <meta:user-defined meta:name="OVERHEIDop.versieInformatie"/>
  </office:meta>
</office:document-meta>
</file>