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nabij Boerensluisweg 1 te Lutjewinkel (Graven in bodem boven interventiewaar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30 juli 2026 namens Gemeente Hollands Kroon een volledige melding ontvangen van een ontwikkeling nabij Boerensluisweg 1 te Lutjewinkel. Het gaat over graafwerkzaamheden in verband met aanleg/vervangen van kabels/leidingen (project Helix). De melding heeft het kenmerk OMG-088060/Z26-0827228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Graven in bodem met een kwaliteit boven interventiewaarde bodemkwaliteit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8060/Z26-0827228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llands Kroon</text:p>
            </table:table-cell>
            <table:table-cell office:value-type="string" table:style-name="header.C">
              <text:p text:style-name="headerright"><text:span text:style-name="nr">Nr. 3802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ollands Kroo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llands Kroon</meta:user-defined>
    <meta:user-defined meta:name="OVERHEID.Gemeente/OVERHEID.authority">Hollands Kroo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060/Z26-0827228</meta:user-defined>
    <dc:language>nl</dc:language>
    <meta:user-defined meta:name="OVERHEIDop.locatietype/OVERHEIDop.gebiedsmarkering">Vlak</meta:user-defined>
    <meta:user-defined meta:name="DC.title">Melding ontvangen voor nabij Boerensluisweg 1 te Lutjewinkel (Graven in bodem boven interventiewaarde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86</meta:user-defined>
    <meta:user-defined meta:name="OVERHEIDop.GmbID/DC.identifier">gmb-2026-380286</meta:user-defined>
    <meta:user-defined meta:name="OVERHEIDop.versieInformatie"/>
  </office:meta>
</office:document-meta>
</file>