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ontvangen voor Castricummer Werf 132 te Castricum (Opslag van steigermateria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8 juli 2026 namens Gemeente Castricum een volledige melding ontvangen van een ontwikkeling aan Castricummer Werf 132 te Castricum. Het gaat over opslag van steigermateriaal. De melding heeft het kenmerk OMG-086693/Z26-0825763.</text:p>
            <text:p text:style-name="common-al">Het betreft een melding zoals bedoeld in de hoofdstukken 2 tot en met 5 van het Besluit activiteiten leefomgeving (Bal).  Van deze melding wordt overeenkomstig artikel 10.20, eerste lid van het Omgevingsbesluit een kennisgeving gedaan.</text:p>
            <text:p text:style-name="common-al">De melding gaat over de volgende activiteit:</text:p>
            <text:list text:style-name="id1-3-2-1-1-4">
              <text:list-item text:style-override="id1-3-2-1-1-4-1">
                <text:number>1.</text:number>
                <text:p text:style-name="al">Opslaan van goederen.</text:p>
              </text:list-item>
            </text:list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6693/Z26-0825763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38028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8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8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Castricu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6693/Z26-0825763</meta:user-defined>
    <dc:language>nl</dc:language>
    <meta:user-defined meta:name="OVERHEIDop.locatietype/OVERHEIDop.gebiedsmarkering">Adres</meta:user-defined>
    <meta:user-defined meta:name="DC.title">Melding ontvangen voor Castricummer Werf 132 te Castricum (Opslag van steigermateriaal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83</meta:user-defined>
    <meta:user-defined meta:name="OVERHEIDop.GmbID/DC.identifier">gmb-2026-380283</meta:user-defined>
    <meta:user-defined meta:name="OVERHEIDop.versieInformatie"/>
  </office:meta>
</office:document-meta>
</file>