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taald Voetbal De Graafschap B.V., wedstrijden tot en met 31 december 2026, vergunning verleend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vergunning verleend aan Betaald Voetbal De Graafschap B.V. voor het spelen van voetbalwedstrijden op het terrein van v.v. VIOD aan de Sicco Mansholtweg 2 in Doetinchem tot 31 december 2026.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8027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evenementenvergunning</meta:user-defined>
    <meta:user-defined meta:name="OVERHEIDop.referentienummer">2050985</meta:user-defined>
    <dc:language>nl</dc:language>
    <meta:user-defined meta:name="OVERHEIDop.locatietype/OVERHEIDop.gebiedsmarkering">Adres</meta:user-defined>
    <meta:user-defined meta:name="DC.title">Betaald Voetbal De Graafschap B.V., wedstrijden tot en met 31 december 2026, vergunning verleend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79</meta:user-defined>
    <meta:user-defined meta:name="OVERHEIDop.GmbID/DC.identifier">gmb-2026-380279</meta:user-defined>
    <meta:user-defined meta:name="OVERHEIDop.versieInformatie"/>
  </office:meta>
</office:document-meta>
</file>