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Autocross Gendringen in Gendring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burgemeester danwel het college van Oude IJsselstreek, voor zover het ieders bevoegdheden betreft, een besluit genomen op de aanvraag voor het organiseren van het evenement Autocross Gendringen op 5 en 6 september 2026 op de locatie Azewijnsestraat t.h.v. 7 in Gendringen.</text:p>
            <text:p text:style-name="common-al">Azewijnsestraat is gedeeltelijk afgesloten.</text:p>
            <text:p text:style-name="common-al">Zaaknummer: 1362212</text:p>
            <text:p text:style-name="common-al">Het besluit is verzonden op 5 augustus 2026.</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02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Besluit evenementenvergunning Autocross Gendringen in Gendringen</meta:user-defined>
    <meta:user-defined meta:name="DCTERMS.W3CDTF/DCTERMS.available">2026-08-10</meta:user-defined>
    <meta:user-defined meta:name="DCTERMS.W3CDTF/OVERHEIDop.jaargang">2026</meta:user-defined>
    <meta:user-defined meta:name="OVERHEIDop.externeBijlage">Evenementenvergunning Autocross Gendringen|exb-2026-28366</meta:user-defined>
    <meta:user-defined meta:name="OVERHEIDop.publicationIssue">380278</meta:user-defined>
    <meta:user-defined meta:name="OVERHEIDop.GmbID/DC.identifier">gmb-2026-380278</meta:user-defined>
    <meta:user-defined meta:name="OVERHEIDop.versieInformatie"/>
  </office:meta>
</office:document-meta>
</file>