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stelling (cantilever) aan Veldweg 1a te Herk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08782 / Verleende aanvraag omgevingsvergunning / Veldweg 1a, 6075 NL te Herkenbosch / Roerdalen / bekendgemaakt op 5 augustus 2026 / het plaatsen van een stelling (cantilever) / Activiteit: Bouwactiviteit (Omgevingsplan) Bopa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782</meta:user-defined>
    <dc:language>nl</dc:language>
    <meta:user-defined meta:name="OVERHEIDop.locatietype/OVERHEIDop.gebiedsmarkering">Adres</meta:user-defined>
    <meta:user-defined meta:name="DC.title">Toestemming voor het plaatsen van een stelling (cantilever) aan Veldweg 1a te Herkenbosc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70</meta:user-defined>
    <meta:user-defined meta:name="OVERHEIDop.GmbID/DC.identifier">gmb-2026-380270</meta:user-defined>
    <meta:user-defined meta:name="OVERHEIDop.versieInformatie"/>
  </office:meta>
</office:document-meta>
</file>