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braham Kuyperlaan 66A 3038P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7913</text:span><text:span text:style-name="nadrukvet">/2026061501490</text:span>, heeft verleend voor de Bouwactiviteit (omgevingsplan). <text:span text:style-name="nadrukcur">(Grondslag: Omgevingswet, artikel 5.1)</text:span></text:p>
            <text:p text:style-name="common-al">De aanvraag betreft de aanpassing op de verleende vergunning Z2025-011646 betreffende het kozijn en de voordeur op de locatie Abraham Kuyperlaan 66A 3038P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2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913</meta:user-defined>
    <meta:user-defined meta:name="DCTERMS.abstract">de aanpassing op de verleende vergunning Z2025-011646 betreffende het kozijn en de voorde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braham Kuyperlaan 66A 3038PM Rotterdam</meta:user-defined>
    <meta:user-defined meta:name="DCTERMS.W3CDTF/DCTERMS.available">2026-08-10</meta:user-defined>
    <meta:user-defined meta:name="DCTERMS.W3CDTF/OVERHEIDop.jaargang">2026</meta:user-defined>
    <meta:user-defined meta:name="OVERHEIDop.publicationIssue">380268</meta:user-defined>
    <meta:user-defined meta:name="OVERHEIDop.GmbID/DC.identifier">gmb-2026-380268</meta:user-defined>
    <meta:user-defined meta:name="OVERHEIDop.versieInformatie"/>
  </office:meta>
</office:document-meta>
</file>